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Sterrebosstraat 32 t/m 82 2013PC Haarlem, 0392-2026-0134697, het uitvoeren van dakrenovaties, ontvangen op 13-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949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9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9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4697</meta:user-defined>
    <meta:user-defined meta:name="DCTERMS.abstract">het uitvoeren van dakrenovaties</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Sterrebosstraat 32 t/m 82 2013PC Haarlem, 0392-2026-0134697, het uitvoeren van dakrenovaties, ontvangen op 13-08-2026</meta:user-defined>
    <meta:user-defined meta:name="DCTERMS.W3CDTF/DCTERMS.available">2026-08-17</meta:user-defined>
    <meta:user-defined meta:name="DCTERMS.W3CDTF/OVERHEIDop.jaargang">2026</meta:user-defined>
    <meta:user-defined meta:name="OVERHEIDop.publicationIssue">389495</meta:user-defined>
    <meta:user-defined meta:name="OVERHEIDop.GmbID/DC.identifier">gmb-2026-389495</meta:user-defined>
    <meta:user-defined meta:name="OVERHEIDop.versieInformatie"/>
  </office:meta>
</office:document-meta>
</file>