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ongertpad 1, 6905VV Zevenaar het plaatsen van een dakkapel aan de achte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met zaaknummer Z2026-00001609 voor een omgevingsvergunning op locatie Bongertpad 1, 6905VV Zevenaar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24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8949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09</meta:user-defined>
    <dc:language>nl</dc:language>
    <meta:user-defined meta:name="OVERHEIDop.locatietype/OVERHEIDop.gebiedsmarkering">Vlak</meta:user-defined>
    <meta:user-defined meta:name="DC.title">Kennisgeving besluit op aanvraag omgevingsvergunning Bongertpad 1, 6905VV Zevenaar het plaatsen van een dakkapel aan de achterzij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93</meta:user-defined>
    <meta:user-defined meta:name="OVERHEIDop.GmbID/DC.identifier">gmb-2026-389493</meta:user-defined>
    <meta:user-defined meta:name="OVERHEIDop.versieInformatie"/>
  </office:meta>
</office:document-meta>
</file>