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deeltelijke intrekking omgevingsvergunning, Zuidergracht 8 3763LV Soest (bouwen van een laadkuil, docksluis) en luifel</text:p>
      <text:section text:name="zakelijke-mededeling_id1-3-2" text:style-name="zakelijke-mededeling">
        <text:section text:name="zakelijke-mededeling-tekst_id1-3-2-1" text:style-name="zakelijke-mededeling-tekst">
          <text:section text:name="tekst_id1-3-2-1-1" text:style-name="tekst">
            <text:p text:style-name="common-al">De gemeente heeft op 07-08-2026 het besluit genomen om de omgevingsvergunning voor bouwen van een laadkuil, docksluis en luifel op locatie Zuidergracht 8 3763LV Soest gedeeltelijk in te trekken. De intrekking is geregistreerd onder zaaknummer 1400001. De beschikking is aan de aanvrager verzonden op 07-08-2026.</text:p>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949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9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9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00001</meta:user-defined>
    <meta:user-defined meta:name="DCTERMS.abstract">bouwen van een laadkuil, docksluis en luifel</meta:user-defined>
    <dc:language>nl</dc:language>
    <meta:user-defined meta:name="OVERHEIDop.locatietype/OVERHEIDop.gebiedsmarkering">Punt</meta:user-defined>
    <meta:user-defined meta:name="DC.title">Gedeeltelijke intrekking omgevingsvergunning, Zuidergracht 8 3763LV Soest (bouwen van een laadkuil, docksluis) en luifel</meta:user-defined>
    <meta:user-defined meta:name="DCTERMS.W3CDTF/DCTERMS.available">2026-08-17</meta:user-defined>
    <meta:user-defined meta:name="DCTERMS.W3CDTF/OVERHEIDop.jaargang">2026</meta:user-defined>
    <meta:user-defined meta:name="OVERHEIDop.publicationIssue">389492</meta:user-defined>
    <meta:user-defined meta:name="OVERHEIDop.GmbID/DC.identifier">gmb-2026-389492</meta:user-defined>
    <meta:user-defined meta:name="OVERHEIDop.versieInformatie"/>
  </office:meta>
</office:document-meta>
</file>