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Strand Hargen aan Zee 2 (zuid van), 1871 GX Schoorl, het vernieuwen en verplaatsen van een strandpaviljoen (Prince George), verzenddatum 13 augustus 2026 (Z2026-0000573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894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5738</meta:user-defined>
    <meta:user-defined meta:name="DCTERMS.abstract">Strand Hargen aan Zee 2 (zuid van), 1871 GX Schoorl, het vernieuwen en verplaatsen van een strandpaviljoen (Prince George), verzenddatum 13 augustus 2026 (Z2026-00005738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Strand Hargen aan Zee 2 (zuid van), 1871 GX Schoorl, het vernieuwen en verplaatsen van een strandpaviljoen (Prince George), verzenddatum 13 augustus 2026 (Z2026-00005738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88</meta:user-defined>
    <meta:user-defined meta:name="OVERHEIDop.GmbID/DC.identifier">gmb-2026-389488</meta:user-defined>
    <meta:user-defined meta:name="OVERHEIDop.versieInformatie"/>
  </office:meta>
</office:document-meta>
</file>