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ouwen van 7 seniorenwoningen, Perceel Aanschot 80, Eindhove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854 </text:p>
            <text:p text:style-name="common-al"> Omschrijving: bouwen van 7 seniorenwoning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Perceel Aanschot 80, Eindhoven  </text:p>
              </text:list-item>
            </text:list>
            <text:p text:style-name="common-al"> Datum ontvangst: 13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948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8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8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854</meta:user-defined>
    <meta:user-defined meta:name="DCTERMS.abstract">bouwen van 7 seniorenwoningen</meta:user-defined>
    <dc:language>nl</dc:language>
    <meta:user-defined meta:name="OVERHEIDop.locatietype/OVERHEIDop.gebiedsmarkering">Vlak</meta:user-defined>
    <meta:user-defined meta:name="DC.title">Ingediende aanvraag omgevingsvergunning: bouwen van 7 seniorenwoningen, Perceel Aanschot 80, Eind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86</meta:user-defined>
    <meta:user-defined meta:name="OVERHEIDop.GmbID/DC.identifier">gmb-2026-389486</meta:user-defined>
    <meta:user-defined meta:name="OVERHEIDop.versieInformatie"/>
  </office:meta>
</office:document-meta>
</file>