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reclameborden van 11 tot 18-3-2027, hele gemeente - SG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le gemeente - Er worden 15 borden geplaatst van 11 tot 18 maart 2027 voor de aankondiging van  de SGP voor de Provinciale Statenverkiezingen op 17 maart 2027<text:span text:style-name="nadrukcur">.</text:span></text:p>
            <text:p text:style-name="last-al">Geen zienswijze, bezwaar of beroep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948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8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Gemeente</meta:user-defined>
    <meta:user-defined meta:name="DC.title">Melding reclameborden van 11 tot 18-3-2027, hele gemeente - SGP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84</meta:user-defined>
    <meta:user-defined meta:name="OVERHEIDop.GmbID/DC.identifier">gmb-2026-389484</meta:user-defined>
    <meta:user-defined meta:name="OVERHEIDop.versieInformatie"/>
  </office:meta>
</office:document-meta>
</file>