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oornemen tot aangaan overeenkomst recht van opstal</text:p>
      <text:section text:name="zakelijke-mededeling_id1-3-2" text:style-name="zakelijke-mededeling">
        <text:section text:name="zakelijke-mededeling-tekst_id1-3-2-1" text:style-name="zakelijke-mededeling-tekst">
          <text:section text:name="tekst_id1-3-2-1-1" text:style-name="tekst">
            <text:p text:style-name="common-al">Voornemen tot het aangaan van een overeenkomst vestiging recht van opstal op gronden van de gemeente ten behoeve van de aanleg en instandhouding van een zendmast mobiele data en telefonie staande en gelegen nabij Zuidelijke Dwarsweg 21, 2761 JZ te Moordrecht. </text:p>
            <text:p text:style-name="common-al">De gemeente Zuidplas is voornemens om een overeenkomst voor het vestigen van een recht van opstal met Althio B.V., aanbieder van telecominfrastructuur, gevestigd te Vianen, aan te gaan, teneinde op een perceel grond van de gemeente, gelegen nabij Zuidelijke Dwarsweg 21 te Moordrecht een zakelijk recht van opstal te laten vestigen. </text:p>
            <text:p text:style-name="common-al">
            <text:span text:style-name="nadrukvet">Objectinformatie</text:span>
          </text:p>
            <text:p text:style-name="common-al">Een gedeelte van het perceel grond, ter grootte van circa: 16 vierkante meter.</text:p>
            <text:p text:style-name="common-al">Adres: nabij/ter hoogte van Zuidelijke Dwarsweg 21, 2761 JZ te Moordrecht.</text:p>
            <text:p text:style-name="common-al">Huidig en toekomstig gebruik: bermstrook langs openbare weg / gebruik voor zendmastinstallatie </text:p>
            <text:p text:style-name="common-al">Perceel: gelegen binnen het perceel kadastraal bekend gemeente te Moordrecht, sectie D, nummer 4430, gedeeltelijk. </text:p>
            <text:p text:style-name="common-al">
            <text:span text:style-name="nadrukvet">Criteria voor het aangaan van overeenkomsten</text:span>
          </text:p>
            <text:list text:style-name="id1-3-2-1-1-9">
              <text:list-item text:style-override="id1-3-2-1-1-9-1">
                <text:number>1)</text:number>
                <text:p text:style-name="al">Met deze voorgenomen vestiging zakelijk recht van opstal treft de gemeentevoorzieningen in het algemeen belang, namelijk het voorzien in een dekkend en stabiel werkende mobiele data- en telefonie;</text:p>
              </text:list-item>
              <text:list-item text:style-override="id1-3-2-1-1-9-2">
                <text:number>2)</text:number>
                <text:p text:style-name="al">Aan het perceel waar het zakelijk recht van opstal zal worden gevestigd, is in het tijdelijk deel van het omgevingsplan (voorheen het bestemmingsplan “Middengebied Zuidplaspolder 1” van 14 mei 2021) de functie “Bedrijventerrein” toegedeeld. Deze toedeling van functies aan locaties maakt de aanleg en de instandhouding van mobiele zendmasten mogelijk. </text:p>
              </text:list-item>
              <text:list-item text:style-override="id1-3-2-1-1-9-3">
                <text:number>3)</text:number>
                <text:p text:style-name="al">Op 17 december 2024 heeft de Omgevingsdienst Midden-Holland te Gouda de Omgevingsvergunning verleend voor de aanleg en de instandhouding van de mobiele zendmast; </text:p>
              </text:list-item>
              <text:list-item text:style-override="id1-3-2-1-1-9-4">
                <text:number>4)</text:number>
                <text:p text:style-name="al">Op basis van het resultaat van de volgende criteria: (i) de wettelijke plicht voor het realiseren en in stand houden van een netwerk voor mobiele data en telefonie; (ii) het belang dat de gemeente heeft bij een deugdelijk werkend netwerk voor data en mobiele telefonie in de gemeente en (iii) de door de verzoeker aangetoonde noodzaak om op de betrokken locatie een zendmastinstallatie te willen oprichten en in stand te houden, is komen vast te staan dan wel redelijkerwijs mocht worden aangenomen dat alleen Athio B.V. als serieuze gegadigde in aanmerking komt voor het opstalrecht op de gronden van de gemeente gelegen nabij Zuidelijke Dwarsweg 21 te Moordrecht. </text:p>
              </text:list-item>
              <text:list-item text:style-override="id1-3-2-1-1-9-5">
                <text:number>5)</text:number>
                <text:p text:style-name="al">De gemeente ontvangt een marktconforme retributie (vergoeding) voor het te verlenen opstalrecht. </text:p>
              </text:list-item>
            </text:list>
            <text:p text:style-name="common-al">De gemeente Zuidplas meent derhalve dat op grond van objectieve, redelijke en toetsbare criteria slechts één serieuze gegadigde in aanmerking komt voor het sluiten van de overeenkomst tot het vestigen van een recht van opstal. Bij de beoordeling van de criteria komt de gemeente een zekere beleidsvrijheid toe.</text:p>
            <text:p text:style-name="common-al">
            <text:span text:style-name="nadrukvet">Reactie</text:span>
          </text:p>
            <text:p text:style-name="common-al">Tegen dit voornemen kan geen zienswijze, bezwaar of beroep in de zin van de Awb worden ingediend c.q. ingesteld. </text:p>
            <text:p text:style-name="common-al">Mocht u zich niet kunnen verenigen met dit voornemen omdat u meent zelf in aanmerking te kunnen komen voor de vestiging van een zakelijk recht voor een zendmast, dan dient u binnen 20 kalenderdagen na publicatie van dit bericht een kortgedingprocedure bij de bevoegde voorzieningenrechter te Den Haag aanhangig te maken. Een digitaal afschrift van de dagvaarding dient u per e-mail te verzenden aan <text:a xlink:href="mailto:juristen-grond-en-vastgoed@zuidplas.nl" xlink:type="simple"><text:span text:style-name="nadrukondlijn">juristen-grond-en-vastgoed@zuidplas.nl</text:span></text:a>, onder vermelding van ‘Zendmast Zuidelijke Dwarsweg’.</text:p>
            <text:p text:style-name="common-al">
            <text:span text:style-name="nadrukvet">Vervaltermijn</text:span>
          </text:p>
            <text:p text:style-name="common-al">Genoemde termijn merken wij aan als een vervaltermijn. Als binnen deze termijn geen reactie is ingediend zal de gemeente overgaan tot het sluiten van de overeenkomst. Er liggen verder geen stukken ter inzage.</text:p>
            <text:p text:style-name="common-al">Bij gebreke van een tijdig gemotiveerd bericht vervalt het recht tegen al het voornoemde in rechte op te komen en/of daarop enige vordering tot schadevergoeding of welke andere aanspraak dan ook te baseren, althans heeft u uw rechten daarop verwerkt. De gemeente Zuidplas en belanghebbende zouden immers onredelijk worden benadeeld indien pas na deze (duidelijk kenbaar gemaakte) termijn alsnog tegen het voornemen respectievelijk het aangaan van de overeenkomst zou worden opgekomen.</text:p>
            <text:p text:style-name="common-al">
            <text:span text:style-name="nadrukvet">Vragen</text:span>
          </text:p>
            <text:p text:style-name="last-al">Heeft u vragen over de voorgenomen verkoop dan kunt u via bovengenoemd e-mailadres contact opnemen met ons onder vermelding van ‘Zendmast Zuidelijke Dwarsweg’. Het stellen van vragen schort de reactietermijn, die is vermeld onder het kopje ‘Reactie’ in dit bericht, niet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8948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8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8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uidplas</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A26.0000000</meta:user-defined>
    <dc:language>nl</dc:language>
    <meta:user-defined meta:name="OVERHEIDop.locatietype/OVERHEIDop.gebiedsmarkering">Perceel</meta:user-defined>
    <meta:user-defined meta:name="DC.title">Voornemen tot aangaan overeenkomst recht van opstal</meta:user-defined>
    <meta:user-defined meta:name="DCTERMS.W3CDTF/DCTERMS.available">2026-08-19</meta:user-defined>
    <meta:user-defined meta:name="DCTERMS.W3CDTF/OVERHEIDop.jaargang">2026</meta:user-defined>
    <meta:user-defined meta:name="OVERHEIDop.publicationIssue">389482</meta:user-defined>
    <meta:user-defined meta:name="OVERHEIDop.GmbID/DC.identifier">gmb-2026-389482</meta:user-defined>
    <meta:user-defined meta:name="OVERHEIDop.versieInformatie"/>
  </office:meta>
</office:document-meta>
</file>