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bijgebouw, ten behoeve van de realisatie voor twee seniorenwoningen op de locatie Kanaalweg 8 te Landsmeer, ingekomen 7 augustus 2026, DSO nummer 2026080700465, zaaknummer ODIJ-Z-26-18666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plaatsen van een bijgebouw, ten behoeve van de realisatie voor twee seniorenwoningen op de locatie Kanaalweg 8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94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bijgebouw, ten behoeve van de realisatie voor twee seniorenwoningen op de locatie Kanaalweg 8 te Landsmeer, ingekomen 7 augustus 2026, DSO nummer 2026080700465, zaaknummer ODIJ-Z-26-186669</meta:user-defined>
    <meta:user-defined meta:name="DCTERMS.W3CDTF/DCTERMS.available">2026-08-17</meta:user-defined>
    <meta:user-defined meta:name="DCTERMS.W3CDTF/OVERHEIDop.jaargang">2026</meta:user-defined>
    <meta:user-defined meta:name="OVERHEIDop.publicationIssue">389481</meta:user-defined>
    <meta:user-defined meta:name="OVERHEIDop.GmbID/DC.identifier">gmb-2026-389481</meta:user-defined>
    <meta:user-defined meta:name="OVERHEIDop.versieInformatie"/>
  </office:meta>
</office:document-meta>
</file>