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tokeind 4 5066 XA Moergestel, het verbouwen en uitbreiden van het tennispaviljo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okeind 4 5066 XA Moergestel, </text:span>het verbouwen en uitbreiden van het tennispaviljoen. Zaaknummer 1055129, verzonden aan aanvrager op 07-08-2026; Bouwactiviteit (technisch),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5129</meta:user-defined>
    <dc:language>nl</dc:language>
    <meta:user-defined meta:name="OVERHEIDop.locatietype/OVERHEIDop.gebiedsmarkering">Vlak</meta:user-defined>
    <meta:user-defined meta:name="DC.title">Verleende omgevingsvergunning, Stokeind 4 5066 XA Moergestel, het verbouwen en uitbreiden van het tennispaviljoen</meta:user-defined>
    <meta:user-defined meta:name="DCTERMS.W3CDTF/DCTERMS.available">2026-08-19</meta:user-defined>
    <meta:user-defined meta:name="DCTERMS.W3CDTF/OVERHEIDop.jaargang">2026</meta:user-defined>
    <meta:user-defined meta:name="OVERHEIDop.publicationIssue">389477</meta:user-defined>
    <meta:user-defined meta:name="OVERHEIDop.GmbID/DC.identifier">gmb-2026-389477</meta:user-defined>
    <meta:user-defined meta:name="OVERHEIDop.versieInformatie"/>
  </office:meta>
</office:document-meta>
</file>