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Straat BBQ Suze Groeneweg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verzonden op 13 augustus 2026, evenementenvergunning <text:span text:style-name="nadrukvet">Straat BBQ Suze Groenewegstraat </text:span>op zaterdag 26 september 2026 van 12.00 uur tot 22.00 uur in Rijen, Suze Groenewegstraat t.h.v. huisnummer 8 t/m 18. (1149101) </text:p>
            <text:p text:style-name="common-al"/>
            <text:p text:style-name="common-al">Belanghebbenden kunnen op grond van de Algemene wet bestuursrecht bezwaar maken tegen dit besluit, binnen 6 weken na de datum van verzending van het beslui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94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vergunningen APV en bijzondere wetten, Straat BBQ Suze Groenewegstraa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73</meta:user-defined>
    <meta:user-defined meta:name="OVERHEIDop.GmbID/DC.identifier">gmb-2026-389473</meta:user-defined>
    <meta:user-defined meta:name="OVERHEIDop.versieInformatie"/>
  </office:meta>
</office:document-meta>
</file>