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een geluidsontheffing, kampeerontheffing en een stookontheffing van 3 t/m 6 september 2026 aan Baalsestraat 5 en 7 te Haalder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ontheffing, waarbij de reguliere procedure van toepassing is. De datum van de bekendmaking aan de aanvrager staat tussen haakjes.</text:p>
            <text:p text:style-name="common-al">
            <text:span text:style-name="nadrukvet">
              <text:span text:style-name="nadrukvet">Verleende </text:span>
              <text:span text:style-name="nadrukvet">ontheffing</text:span>:</text:span> </text:p>
            <text:list text:style-name="id1-3-2-1-1-3">
              <text:list-item text:style-override="id1-3-2-1-1-3-1">
                <text:number>•</text:number>
                <text:p text:style-name="al">Geluidsontheffing, kampeerontheffing en stookontheffing verleend aan de organisatie van besloten buurt- en vriendenfeest Baal van 3 t/m 6 september 2026 op de locatie Baalsestraat 5 en 7 in Haalderen <text:span text:style-name="nadrukcur">6685</text:span></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94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een geluidsontheffing, kampeerontheffing en een stookontheffing van 3 t/m 6 september 2026 aan Baalsestraat 5 en 7 te Haalderen</meta:user-defined>
    <meta:user-defined meta:name="DCTERMS.W3CDTF/DCTERMS.available">2026-08-19</meta:user-defined>
    <meta:user-defined meta:name="DCTERMS.W3CDTF/OVERHEIDop.jaargang">2026</meta:user-defined>
    <meta:user-defined meta:name="OVERHEIDop.publicationIssue">389466</meta:user-defined>
    <meta:user-defined meta:name="OVERHEIDop.GmbID/DC.identifier">gmb-2026-389466</meta:user-defined>
    <meta:user-defined meta:name="OVERHEIDop.versieInformatie"/>
  </office:meta>
</office:document-meta>
</file>