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kunstwerk op de locatie Zuiderzeelaan 0 te Landsmeer, ingekomen 6 augustus 2026, DSO nummer 2026080600519, zaaknummer ODIJ-Z-26-18660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plaatsen van een kunstwerk op de locatie Zuiderzeelaan 0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94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kunstwerk op de locatie Zuiderzeelaan 0 te Landsmeer, ingekomen 6 augustus 2026, DSO nummer 2026080600519, zaaknummer ODIJ-Z-26-186606</meta:user-defined>
    <meta:user-defined meta:name="DCTERMS.W3CDTF/DCTERMS.available">2026-08-17</meta:user-defined>
    <meta:user-defined meta:name="DCTERMS.W3CDTF/OVERHEIDop.jaargang">2026</meta:user-defined>
    <meta:user-defined meta:name="OVERHEIDop.publicationIssue">389465</meta:user-defined>
    <meta:user-defined meta:name="OVERHEIDop.GmbID/DC.identifier">gmb-2026-389465</meta:user-defined>
    <meta:user-defined meta:name="OVERHEIDop.versieInformatie"/>
  </office:meta>
</office:document-meta>
</file>