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ollecte van 24 t/m 29 augustus 2026 in de gemeente Linge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week 35, 24 augustus 2026 tot en met 29 augustus 2026 zijn er geen collectes in de gemeente Lingewaard</text:p>
            <text:p text:style-name="common-al">Voor uitgebreide informatie kunt u terecht bij team Veiligheid, Toezicht en Handhaving (026-3260111).</text:p>
            <text:p text:style-name="last-al">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946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DC.title">Collecte van 24 t/m 29 augustus 2026 in de gemeente Lingewaa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61</meta:user-defined>
    <meta:user-defined meta:name="OVERHEIDop.GmbID/DC.identifier">gmb-2026-389461</meta:user-defined>
    <meta:user-defined meta:name="OVERHEIDop.versieInformatie"/>
  </office:meta>
</office:document-meta>
</file>