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secretaris bezwaarcommissie en klachtencoördinator</text:p>
      <text:section text:name="regeling_id1-3-2" text:style-name="regeling">
        <text:section text:name="aanhef_id1-3-2-1" text:style-name="aanhef">
          <text:section text:name="preambule_id1-3-2-1-1" text:style-name="preambule">
            <text:p text:style-name="al">Besluit tot aanwijzing van secretarissen voor de commissie voor bezwaarschriften alsmede besluit tot aanwijzing van klachtencoördinatoren.</text:p>
            <text:p text:style-name="al">Het college van burgemeester en wethouders van de gemeente De Fryske Marren,</text:p>
            <text:p text:style-name="al">gelet op artikel 5, eerste lid, van de Verordening voor de behandeling van bezwaarschriften De Fryske Marren alsmede artikel 3, eerste lid, van de Klachtenregeling De Fryske Marren.</text:p>
          </text:section>
        </text:section>
        <text:section text:name="regeling-tekst_id1-3-2-2" text:style-name="regeling-tekst">
          <text:section text:name="artikel_id1-3-2-2-1" text:style-name="artikel">
            <text:p text:style-name="artikel_kop_titel"><text:span text:style-name="artikel_kop_label"/> <text:span text:style-name="artikel_kop_nr"/> BESLUIT:</text:p>
            <text:p text:style-name="al">I.</text:p>
            <text:p text:style-name="al">De volgende medewerkers</text:p>
            <text:p text:style-name="al">1.</text:p>
            <text:p text:style-name="al">*, en</text:p>
            <text:p text:style-name="al">2.</text:p>
            <text:p text:style-name="al">*</text:p>
            <text:p text:style-name="al">Aan te wijzen als secretarissen voor de commissie voor de bezwaarschriften als bedoeld in artikel 5, eerste lid, van de Verordening voor de behandeling van bezwaarschriften De Fryske Marren alsmede als klachtencoördinatoren als bedoeld in artikel 3, eerste lid, van de Klachtenregeling De Fryske Marren.</text:p>
            <text:p text:style-name="al">II.</text:p>
            <text:p text:style-name="al">De aanwijzing geldt voor de duur van het dienstverband van de onder I genoemde medewerkers.</text:p>
            <text:p text:style-name="al"/>
          </text:section>
        </text:section>
        <text:section text:name="regeling-sluiting_id1-3-2-3" text:style-name="regeling-sluiting">
          <text:section text:name="ondertekening_id1-3-2-3-1">
            <text:p><text:span text:style-name="functie">Aldus besloten op 6 januari 2026,</text:span></text:p>
            <text:p><text:span text:style-name="functie">Burgemeester en wethouders van De Fryske Marren,</text:span></text:p>
            <text:p><text:span text:style-name="functie">de gemeentesecretaris, de burgemeester,</text:span></text:p>
            <text:p><text:span text:style-name="functie">mw. D.J. Cazemier drs. L.P. Sto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945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De Fryske Marren</meta:user-defined>
    <meta:user-defined meta:name="OVERHEID.Informatietype/DC.type">officiële publicatie</meta:user-defined>
    <meta:user-defined meta:name="OVERHEIDop.Rubriek/DC.type">algemeen verbindend voorschrift (verordening)</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DC.source">Klachtenregeling De Fryske Marren]|[https://lokaleregelgeving.overheid.nl/CVDR638796/1</meta:user-defined>
    <meta:user-defined meta:name="OVERHEIDop.referentienummer">Z.877243</meta:user-defined>
    <meta:user-defined meta:name="DCTERMS.alternative">Aanwijzingsbesluit secretaris bezwaarcommissie en klachtencoördinator</meta:user-defined>
    <dc:language>nl</dc:language>
    <meta:user-defined meta:name="OVERHEIDop.locatietype/OVERHEIDop.gebiedsmarkering">Gemeente</meta:user-defined>
    <meta:user-defined meta:name="DC.title">Aanwijzingsbesluit secretaris bezwaarcommissie en klachtencoördinator</meta:user-defined>
    <meta:user-defined meta:name="DCTERMS.W3CDTF/DCTERMS.available">2026-08-17</meta:user-defined>
    <meta:user-defined meta:name="DCTERMS.W3CDTF/OVERHEIDop.jaargang">2026</meta:user-defined>
    <meta:user-defined meta:name="OVERHEIDop.publicationIssue">389451</meta:user-defined>
    <meta:user-defined meta:name="OVERHEIDop.betreftRegeling">CVDR765570_1</meta:user-defined>
    <meta:user-defined meta:name="xs:date/OVERHEIDop.startdatum">2026-01-06</meta:user-defined>
    <meta:user-defined meta:name="OVERHEIDop.GmbID/DC.identifier">gmb-2026-389451</meta:user-defined>
    <meta:user-defined meta:name="OVERHEIDop.versieInformatie"/>
  </office:meta>
</office:document-meta>
</file>