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vergunning voor het plaatsen van een bouwdepot op een grasveld bestaande uit bouwhekken, bouwmaterialen en rijplaten ter hoogte van Bisschop Romerostraat 23, 1447ZV Purmerend van 12 oktober 2026 tot en met 30 november 2026 in verband met het project Baanstee</text:p>
      <text:section text:name="zakelijke-mededeling_id1-3-2" text:style-name="zakelijke-mededeling">
        <text:section text:name="zakelijke-mededeling-tekst_id1-3-2-1" text:style-name="zakelijke-mededeling-tekst">
          <text:section text:name="tekst_id1-3-2-1-1" text:style-name="tekst">
            <text:p text:style-name="common-al">De gemeente heeft op 13 augustus 2026 besloten tot het toekennen van een vergunning voor het plaatsen van een bouwdepot op een grasveld bestaande uit bouwhekken, bouwmaterialen en rijplaten ter hoogte van Bisschop Romerostraat 23, 1447ZV Purmerend van 12 oktober 2026 tot en met 30 november 2026 in verband met het project Baanstee. Het besluit betreft de volgende onderdelen:</text:p>
            <text:list text:style-name="id1-3-2-1-1-2">
              <text:list-item text:style-override="id1-3-2-1-1-2-1">
                <text:number>•</text:number>
                <text:p text:style-name="al">Vergunning voorwerpen op of aan openbare plaats</text:p>
              </text:list-item>
            </text:list>
            <text:p text:style-name="common-al">Verzenddatum besluit : 13 augustus 2026</text:p>
            <text:p text:style-name="common-al">Zaaknummer : Z2026-00002814</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894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2814</meta:user-defined>
    <meta:user-defined meta:name="DCTERMS.abstract">Betreft: beschikking op aanvraag op locatie Bisschop Romerostraat hoek Rosa Luxemburgpark te Purmerend</meta:user-defined>
    <dc:language>nl</dc:language>
    <meta:user-defined meta:name="OVERHEIDop.locatietype/OVERHEIDop.gebiedsmarkering">Vlak</meta:user-defined>
    <meta:user-defined meta:name="DC.title">Besluit tot het toekennen van een vergunning voor het plaatsen van een bouwdepot op een grasveld bestaande uit bouwhekken, bouwmaterialen en rijplaten ter hoogte van Bisschop Romerostraat 23, 1447ZV Purmerend van 12 oktober 2026 tot en met 30 november 2026 in verband met het project Baanstee</meta:user-defined>
    <meta:user-defined meta:name="OVERHEIDop.datumEindeReactietermijn">2026-09-24</meta:user-defined>
    <meta:user-defined meta:name="OVERHEIDop.terinzageleggingBG">https://jeleefomgeving.nl/inzien/001801582/b178fa49-d3b8-424c-9846-5ea88ca69e45</meta:user-defined>
    <meta:user-defined meta:name="DCTERMS.W3CDTF/DCTERMS.available">2026-08-17</meta:user-defined>
    <meta:user-defined meta:name="DCTERMS.W3CDTF/OVERHEIDop.jaargang">2026</meta:user-defined>
    <meta:user-defined meta:name="OVERHEIDop.publicationIssue">389448</meta:user-defined>
    <meta:user-defined meta:name="OVERHEIDop.GmbID/DC.identifier">gmb-2026-389448</meta:user-defined>
    <meta:user-defined meta:name="OVERHEIDop.versieInformatie"/>
  </office:meta>
</office:document-meta>
</file>