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splitsen van een winkel met bovenwoning, Gedempte Singel 25, 9401 JN Assen, Gedempte singel 25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splitsen van een winkel met bovenwoning aan Gedempte Singel 25, 9401 JN Assen, Gedempte singel 25 Assen  </text:span>
          </text:p>
            <text:p text:style-name="common-al">De gemeente Assen heeft een omgevingsvergunning verleend. De gemeente geeft hiermee toestemming voor het splitsen van een winkel met een bovenwoning aan de Gedempte Singel 25, 9401 JN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13-08-2026.</text:p>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8944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4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4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1126</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splitsen van een winkel met bovenwoning, Gedempte Singel 25, 9401 JN Assen, Gedempte singel 25 Assen</meta:user-defined>
    <meta:user-defined meta:name="DCTERMS.W3CDTF/DCTERMS.available">2026-08-17</meta:user-defined>
    <meta:user-defined meta:name="DCTERMS.W3CDTF/OVERHEIDop.jaargang">2026</meta:user-defined>
    <meta:user-defined meta:name="OVERHEIDop.publicationIssue">389445</meta:user-defined>
    <meta:user-defined meta:name="OVERHEIDop.GmbID/DC.identifier">gmb-2026-389445</meta:user-defined>
    <meta:user-defined meta:name="OVERHEIDop.versieInformatie"/>
  </office:meta>
</office:document-meta>
</file>