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t Hoogt 3, 7 en 47 Noordwijkerhout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593658 – 13 augustus 2026</text:p>
            <text:p text:style-name="common-al">'t Hoogt 3, 7 en 47 Noordwijkerhout | het plaatsen van drie dakkapellen op het voordakvlak </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943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593658</meta:user-defined>
    <meta:user-defined meta:name="DCTERMS.abstract">het plaatsen van drie dakkapellen op het voordakvlak </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zonden besluit omgevingsvergunning - 't Hoogt 3, 7 en 47 Noordwijkerhout</meta:user-defined>
    <meta:user-defined meta:name="DCTERMS.W3CDTF/DCTERMS.available">2026-08-18</meta:user-defined>
    <meta:user-defined meta:name="DCTERMS.W3CDTF/OVERHEIDop.jaargang">2026</meta:user-defined>
    <meta:user-defined meta:name="OVERHEIDop.publicationIssue">389438</meta:user-defined>
    <meta:user-defined meta:name="OVERHEIDop.GmbID/DC.identifier">gmb-2026-389438</meta:user-defined>
    <meta:user-defined meta:name="OVERHEIDop.versieInformatie"/>
  </office:meta>
</office:document-meta>
</file>