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13-08-2026, kappen van 17 bomen (Bomenrooilijst) op diverse locaties in Weteringbrug, Nieuw-Vennep, Rijsenhout en Beinsdorp (zie bijlages), DSO nummer 2026080601140, zaaknummer 0394136882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https://haarlemmermeergemeente.nl/aanvraag-bouwarchief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943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3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3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39413688261</meta:user-defined>
    <meta:user-defined meta:name="DCTERMS.abstract">Bomenrooilijst  Weteringbrug, Nieuw Vennep,Rijsenhout en Beinsdorp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Haarlemmermeer, Verleende aanvraag omgevingsvergunning, 13-08-2026, kappen van 17 bomen (Bomenrooilijst) op diverse locaties in Weteringbrug, Nieuw-Vennep, Rijsenhout en Beinsdorp (zie bijlages), DSO nummer 2026080601140, zaaknummer 039413688261</meta:user-defined>
    <meta:user-defined meta:name="DCTERMS.W3CDTF/DCTERMS.available">2026-08-17</meta:user-defined>
    <meta:user-defined meta:name="DCTERMS.W3CDTF/OVERHEIDop.jaargang">2026</meta:user-defined>
    <meta:user-defined meta:name="OVERHEIDop.externeBijlage">bomen rijsenhout en nieuw Vennep (2)|exb-2026-29077</meta:user-defined>
    <meta:user-defined meta:name="OVERHEIDop.externeBijlage">locaties bomen rooilijst Weteringbrug, Nieuw Ve...|exb-2026-29078</meta:user-defined>
    <meta:user-defined meta:name="OVERHEIDop.publicationIssue">389433</meta:user-defined>
    <meta:user-defined meta:name="OVERHEIDop.GmbID/DC.identifier">gmb-2026-389433</meta:user-defined>
    <meta:user-defined meta:name="OVERHEIDop.versieInformatie"/>
  </office:meta>
</office:document-meta>
</file>