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tot opgraving van overledene (art. 29 Wet op de lijkbezorgin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diening: 10 augustus 2026</text:p>
            <text:p text:style-name="common-al">Naam overledene H.J.M. Scholten</text:p>
            <text:p text:style-name="common-al">Geboortedatum: 28 april 1950</text:p>
            <text:p text:style-name="common-al">Overleden: 29 augustus 2014</text:p>
            <text:p text:style-name="common-al">Begraven op: 6 september 2014in graf TE-C-053 op de Teselaar in Bemmel</text:p>
            <text:p text:style-name="common-al">Belanghebbenden kunnen een zienswijze indienen. De termijn hiervoor is drie weken en start één dag na de datum van deze publicatie.</text:p>
            <text:p text:style-name="last-al">Een zienswijze dient U in per brief. In die brief, de zienswijze, zet u in ieder geval het volgende: uw naam en adres, de datum, een omschrijving van het onderwerp van de zienswijze en de reden van de zienswijze (motivering). U dient de zienswijze ook te ondertekenen met uw handtekening. Deze brief kunt u sturen naar College van B&amp;W, Postbus 15, 6680 AA Bemm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94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Aanvraag vergunning tot opgraving van overledene (art. 29 Wet op de lijkbezorging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417</meta:user-defined>
    <meta:user-defined meta:name="OVERHEIDop.GmbID/DC.identifier">gmb-2026-389417</meta:user-defined>
    <meta:user-defined meta:name="OVERHEIDop.versieInformatie"/>
  </office:meta>
</office:document-meta>
</file>