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Zanderslootweg 5, 1851AG Heiloo, het verplaatsen (van perceel A 8240 naar perceel A 8241) van de uitrit, verzenddatum 13 augustus 2026 (Z2026-0000616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894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163</meta:user-defined>
    <meta:user-defined meta:name="DCTERMS.abstract">Zanderslootweg 5, 1851AG Heiloo, het verplaatsen (van perceel A 8240 naar perceel A 8241) van de uitrit, verzenddatum 13 augustus 2026 (Z2026-00006163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Zanderslootweg 5, 1851AG Heiloo, het verplaatsen (van perceel A 8240 naar perceel A 8241) van de uitrit, verzenddatum 13 augustus 2026 (Z2026-00006163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14</meta:user-defined>
    <meta:user-defined meta:name="OVERHEIDop.GmbID/DC.identifier">gmb-2026-389414</meta:user-defined>
    <meta:user-defined meta:name="OVERHEIDop.versieInformatie"/>
  </office:meta>
</office:document-meta>
</file>