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oor het verwijderen van asbesthoudende materialen uit woningen op de locatie Smittenbergstraat 17, 19 en 23, 7384AT Wi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2 augustus 2026</text:p>
            <text:p text:style-name="common-al">Kenmerk: Z2026-00001495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8940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0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0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495</meta:user-defined>
    <meta:user-defined meta:name="DCTERMS.abstract">Smittenbergstraat 17, 19 en 23, 7384AT Wilp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Sloopmelding voor het verwijderen van asbesthoudende materialen uit woningen op de locatie Smittenbergstraat 17, 19 en 23, 7384AT Wilp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04</meta:user-defined>
    <meta:user-defined meta:name="OVERHEIDop.GmbID/DC.identifier">gmb-2026-389404</meta:user-defined>
    <meta:user-defined meta:name="OVERHEIDop.versieInformatie"/>
  </office:meta>
</office:document-meta>
</file>