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Peter van Anrooystraat 24, 3816 D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Peter van Anrooystraat 24, 3816 DA Amersfoort</text:span>
          </text:p>
            <text:p text:style-name="common-al">De Gemeente Amersfoort heeft op 11-08-2026 een aanvraag voor een omgevingsvergunning ontvangen voor het kappen van een boom op het perceel Peter van Anrooystraat 24, 3816 DA Amersfoort, met kenmerk CLZ-0003946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6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94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464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Peter van Anrooystraat 24, 3816 DA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03</meta:user-defined>
    <meta:user-defined meta:name="OVERHEIDop.GmbID/DC.identifier">gmb-2026-389403</meta:user-defined>
    <meta:user-defined meta:name="OVERHEIDop.versieInformatie"/>
  </office:meta>
</office:document-meta>
</file>