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wijzigen van de woning door het verwijderen van draagmuren op de begane grond, Emmaplein 2 1165 HW Half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06-08-2026, het wijzigen van de woning door het verwijderen van draagmuren op de begane grond, Emmaplein 2 1165HW Halfweg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940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0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0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688257</meta:user-defined>
    <meta:user-defined meta:name="DCTERMS.abstract">het wijzigen van de woning door het verwijderen van draagmuren op de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, het wijzigen van de woning door het verwijderen van draagmuren op de begane grond, Emmaplein 2 1165 HW Halfwe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00</meta:user-defined>
    <meta:user-defined meta:name="OVERHEIDop.GmbID/DC.identifier">gmb-2026-389400</meta:user-defined>
    <meta:user-defined meta:name="OVERHEIDop.versieInformatie"/>
  </office:meta>
</office:document-meta>
</file>