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straatfeest BBQ op zaterdag 12 september 2026 aan Dwarssteeg 4 t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er een aanvraag is ontvangen voor het organiseren van een evenement:</text:p>
            <text:p text:style-name="common-al">Voor: Straatfeest BBQ</text:p>
            <text:p text:style-name="common-al">Datum: Zaterdag 12 september 2026</text:p>
            <text:p text:style-name="common-al">Tijd: 15.00 uur – 23.00 uur</text:p>
            <text:p text:style-name="common-al">Locatie: Dwarssteeg 4</text:p>
            <text:p text:style-name="common-al">Activiteiten: BBQ straatfeest met buren en kinderen</text:p>
            <text:p text:style-name="common-al">Aantal bezoekers drukste moment: 30</text:p>
            <text:p text:style-name="last-al">Heeft u hier vragen over? Neem dan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93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de straatfeest BBQ op zaterdag 12 september 2026 aan Dwarssteeg 4 te Vlaardin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99</meta:user-defined>
    <meta:user-defined meta:name="OVERHEIDop.GmbID/DC.identifier">gmb-2026-389399</meta:user-defined>
    <meta:user-defined meta:name="OVERHEIDop.versieInformatie"/>
  </office:meta>
</office:document-meta>
</file>