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van het maaiveld aan Vuursteenberg 11a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Vuursteenberg 11a: asbestverwijdering van het maaiveld;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93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van het maaiveld aan Vuursteenberg 11a te Hatt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98</meta:user-defined>
    <meta:user-defined meta:name="OVERHEIDop.GmbID/DC.identifier">gmb-2026-389398</meta:user-defined>
    <meta:user-defined meta:name="OVERHEIDop.versieInformatie"/>
  </office:meta>
</office:document-meta>
</file>