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 in verband met het organiseren van de Fashion en Lifestyle Event en Festival Nova in Oisterwijk op 3 en 4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verband met het houden van de Fashion en Lifestyle Event en Festival Nova in Oisterwijk, is afgesloten voor alle verkeer behalve voetgangers: </text:p>
            <text:p text:style-name="common-al">• Dorpsstraat </text:p>
            <text:p text:style-name="common-al">Op zaterdag 3 oktober 2026 van 12.00 uur tot 24.00 uur</text:p>
            <text:p text:style-name="common-al"> • De Lind Noord (na de draai voor het Raadhuis)</text:p>
            <text:p text:style-name="common-al"> • De Lind Zuid (na de draai voor het Raadhuis)</text:p>
            <text:p text:style-name="common-al"> • de Dorpsstraat </text:p>
            <text:p text:style-name="last-al">Op zondag 4 oktober 2026 van 08.00 uur tot 20.00 uur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93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Tijdelijke verkeersmaatregel in verband met het organiseren van de Fashion en Lifestyle Event en Festival Nova in Oisterwijk op 3 en 4 oktober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90</meta:user-defined>
    <meta:user-defined meta:name="OVERHEIDop.GmbID/DC.identifier">gmb-2026-389390</meta:user-defined>
    <meta:user-defined meta:name="OVERHEIDop.versieInformatie"/>
  </office:meta>
</office:document-meta>
</file>