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 reguliere procedure, het verduurzamen van de Kievit-, Leeuwerik- en Reigerflat, Aquamarijnstraat 435 - 86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heeft een aanvraag voor een omgevingsvergunning reguliere procedure ontvangen. De vergunning is aangevraagd voor het verduurzamen van de Kievit-, Leeuwerik- en Reigerflat aan de Aquamarijnstraat 435 – 865 te Groningen, dossiernummer GRN-00038801 </text:p>
            <text:p text:style-name="common-al">De volgende activiteiten zijn aangevraagd: </text:p>
            <text:p text:style-name="common-al">
            
          </text:p>
            <text:p text:style-name="common-al">- Bouwactiviteit (omgevingsplan)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22-07-2026. Waarschijnlijk neemt de gemeente binnen 8 weken na datum ontvangst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common-al">U kunt nu alvast de aanvraag van de vergunning bekijken en hierover vragen stellen. 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89385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38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38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GRN-00038801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Kennisgeving aanvraag omgevingsvergunning reguliere procedure, het verduurzamen van de Kievit-, Leeuwerik- en Reigerflat, Aquamarijnstraat 435 - 865</meta:user-defined>
    <meta:user-defined meta:name="OVERHEIDop.datumEindeReactietermijn">2026-09-24</meta:user-defined>
    <meta:user-defined meta:name="OVERHEIDop.terinzageleggingBG">https://groningen.lokalebekendmakingen.nl/case/1:9822:309314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385</meta:user-defined>
    <meta:user-defined meta:name="OVERHEIDop.GmbID/DC.identifier">gmb-2026-389385</meta:user-defined>
    <meta:user-defined meta:name="OVERHEIDop.versieInformatie"/>
  </office:meta>
</office:document-meta>
</file>