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Hoppenbrouwers 15, 5552SB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 een aanvraag omgevingsvergunning ontvangen.</text:p>
            <text:p text:style-name="common-al">Het betreft een aanvraag op locatie Hoppenbrouwers 15, 5552SB Valkenswaard met omschrijving "legaliseren opslag en inzameling van oud papier Speeltuin Geenhoven" en zaaknummer <text:span text:style-name="nadrukvet">512548</text:span>.</text:p>
            <text:p text:style-name="common-al">De zaak is geregistreerd onder nummer 512548 en is aangevraagd voor de volgende onderdelen: Handelen in strijd met Ruimtelijke Ordening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93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12548</meta:user-defined>
    <meta:user-defined meta:name="DCTERMS.abstract">legaliseren opslag en inzameling van oud papier Speeltuin Geenhoven, Hoppenbrouwers 1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Hoppenbrouwers 15, 5552SB Valkenswa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84</meta:user-defined>
    <meta:user-defined meta:name="OVERHEIDop.GmbID/DC.identifier">gmb-2026-389384</meta:user-defined>
    <meta:user-defined meta:name="OVERHEIDop.versieInformatie"/>
  </office:meta>
</office:document-meta>
</file>