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een buurtfeest in Oisterwijk op 12 en 13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 verband met het houden van een buurtfeest in Oisterwijk, is afgesloten voor alle verkeer behalve voetgangers: </text:p>
            <text:p text:style-name="common-al">• Durendaaldreef (tussen de Rembrandt van Rijnstraat en de Frans Halsstraat) in Oisterwijk. </text:p>
            <text:p text:style-name="last-al">op zaterdag 12 september 2026 van 12.00 uur tot zondag 13 september 2026 om 12.00 uur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93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Tijdelijke verkeersmaatregel in verband met een buurtfeest in Oisterwijk op 12 en 13 september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79</meta:user-defined>
    <meta:user-defined meta:name="OVERHEIDop.GmbID/DC.identifier">gmb-2026-389379</meta:user-defined>
    <meta:user-defined meta:name="OVERHEIDop.versieInformatie"/>
  </office:meta>
</office:document-meta>
</file>