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Mercuriusplein 9 1033AZ Amsterdam Noord</text:p>
      <text:section text:name="zakelijke-mededeling_id1-3-2" text:style-name="zakelijke-mededeling">
        <text:section text:name="zakelijke-mededeling-tekst_id1-3-2-1" text:style-name="zakelijke-mededeling-tekst">
          <text:section text:name="tekst_id1-3-2-1-1" text:style-name="tekst">
            <text:p text:style-name="common-al">Omschrijving: kappen van een boom in achtertuin</text:p>
            <text:p text:style-name="common-al">Besluit: verleend</text:p>
            <text:p text:style-name="common-al">Besluit verzonden op: 13-08-2026</text:p>
            <text:p text:style-name="common-al">Zaakadres: Mercuriusplein 9 1033AZ Amsterdam</text:p>
            <text:p text:style-name="common-al">Zaaknummer: Z2026-023955</text:p>
            <text:p text:style-name="common-al">DSO-nummer: 2026060102294</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23955"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3-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37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7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7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3955</meta:user-defined>
    <meta:user-defined meta:name="DCTERMS.abstract">kappen van een boom in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Mercuriusplein 9 1033AZ Amsterdam Noord</meta:user-defined>
    <meta:user-defined meta:name="DCTERMS.W3CDTF/DCTERMS.available">2026-08-17</meta:user-defined>
    <meta:user-defined meta:name="DCTERMS.W3CDTF/OVERHEIDop.jaargang">2026</meta:user-defined>
    <meta:user-defined meta:name="OVERHEIDop.externeBijlage">Z2026-023955 OW Beschikking|exb-2026-29070</meta:user-defined>
    <meta:user-defined meta:name="OVERHEIDop.externeBijlage">B001_aanvraagformulier samenvatting|exb-2026-29071</meta:user-defined>
    <meta:user-defined meta:name="OVERHEIDop.publicationIssue">389377</meta:user-defined>
    <meta:user-defined meta:name="OVERHEIDop.GmbID/DC.identifier">gmb-2026-389377</meta:user-defined>
    <meta:user-defined meta:name="OVERHEIDop.versieInformatie"/>
  </office:meta>
</office:document-meta>
</file>