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slaan van roerende zaken op de locatie Zeevaartschoollaan ong. te Alblasserdam zaaknummer 9003698405</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opslaan van roerende zaken op de locatie Zeevaartschoollaan ong.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5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93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opslaan van roerende zaken op de locatie Zeevaartschoollaan ong. te Alblasserdam zaaknummer 9003698405</meta:user-defined>
    <meta:user-defined meta:name="DCTERMS.W3CDTF/DCTERMS.available">2026-08-17</meta:user-defined>
    <meta:user-defined meta:name="DCTERMS.W3CDTF/OVERHEIDop.jaargang">2026</meta:user-defined>
    <meta:user-defined meta:name="OVERHEIDop.publicationIssue">389376</meta:user-defined>
    <meta:user-defined meta:name="OVERHEIDop.GmbID/DC.identifier">gmb-2026-389376</meta:user-defined>
    <meta:user-defined meta:name="OVERHEIDop.versieInformatie"/>
  </office:meta>
</office:document-meta>
</file>