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randveilig gebruik woonzorglocatie De Vlechting, aan Zwanenveld 7318, 6538TN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 augustus 2026 ontving de gemeente een melding brandveilig gebruik voor woonzorglocatie De Vlechting aan Zwanenveld 7318, 6538TN Nijmegen. De melding is geregistreerd onder kenmerk Z2026-00004556. De melding gaat over de volgende activiteiten:</text:p>
            <text:list text:style-name="id1-3-2-1-1-2">
              <text:list-item text:style-override="id1-3-2-1-1-2-1">
                <text:number>•</text:number>
                <text:p text:style-name="al">brandveilig gebrui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melding brandveilig gebruik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937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7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7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4556</meta:user-defined>
    <meta:user-defined meta:name="DCTERMS.abstract">Betreft: Melding op locatie Zwanenveld 7318, 6538TN Nijmegen</meta:user-defined>
    <dc:language>nl</dc:language>
    <meta:user-defined meta:name="OVERHEIDop.locatietype/OVERHEIDop.gebiedsmarkering">Vlak</meta:user-defined>
    <meta:user-defined meta:name="DC.title">Melding brandveilig gebruik woonzorglocatie De Vlechting, aan Zwanenveld 7318, 6538TN Nijmeg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71</meta:user-defined>
    <meta:user-defined meta:name="OVERHEIDop.GmbID/DC.identifier">gmb-2026-389371</meta:user-defined>
    <meta:user-defined meta:name="OVERHEIDop.versieInformatie"/>
  </office:meta>
</office:document-meta>
</file>