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uitbreiden woning met dakopbouw, aanbouw, dakkapel en gevelwijzigingen (BOPA), Rijndijkstraat 112 2313NM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voor een buitenplanse omgevingsplanactiviteit (Bopa) </text:p>
            <text:p text:style-name="common-al">
            <text:span text:style-name="nadrukvet">Kenmerk:</text:span> Z/25/3928192</text:p>
            <text:p text:style-name="common-al">
            <text:span text:style-name="nadrukvet">Ingekomen:</text:span> 16-12-2025</text:p>
            <text:p text:style-name="common-al">
            <text:span text:style-name="nadrukvet">Datum besluit:</text:span> 13-08-2026</text:p>
            <text:p text:style-name="common-al">
            <text:span text:style-name="nadrukvet">Locatie:</text:span> Rijndijkstraat 112 2313NM Leiden</text:p>
            <text:p text:style-name="common-al">
            <text:span text:style-name="nadrukvet">Projectomschrijving:</text:span> uitbreiden woning met dakopbouw, aanbouw, dakkapel en gevelwijzigingen (BOPA)</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5/3928192</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93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5/3928192</meta:user-defined>
    <meta:user-defined meta:name="DCTERMS.abstract">uitbreiden woning met dakopbouw, aanbouw, dakkapel en gevelwijzigingen (BOPA)</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uitbreiden woning met dakopbouw, aanbouw, dakkapel en gevelwijzigingen (BOPA), Rijndijkstraat 112 2313NM Leiden</meta:user-defined>
    <meta:user-defined meta:name="DCTERMS.W3CDTF/DCTERMS.available">2026-08-27</meta:user-defined>
    <meta:user-defined meta:name="DCTERMS.W3CDTF/OVERHEIDop.jaargang">2026</meta:user-defined>
    <meta:user-defined meta:name="OVERHEIDop.externeBijlage">LEIDEN_202608_GFO_ZAKEN_828655_Z253928192_Aanvr...|exb-2026-29069</meta:user-defined>
    <meta:user-defined meta:name="OVERHEIDop.publicationIssue">389369</meta:user-defined>
    <meta:user-defined meta:name="OVERHEIDop.GmbID/DC.identifier">gmb-2026-389369</meta:user-defined>
    <meta:user-defined meta:name="OVERHEIDop.versieInformatie"/>
  </office:meta>
</office:document-meta>
</file>