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, Burendag Schimmelpenninck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esluit verzonden op 13 augustus 2026, evenementenvergunning <text:span text:style-name="nadrukvet">Burendag Schimmelpenninckstraat </text:span>op zondag 27 september 2026 van 13.00 uur tot 23.00 uur in Rijen, Schimmelpennickstraat. (1179444) </text:p>
            <text:p text:style-name="common-al"/>
            <text:p text:style-name="last-al">Belanghebbenden kunnen op grond van de Algemene wet bestuursrecht bezwaar maken tegen dit besluit, binnen 6 weken na de datum van verzending van het beslui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8936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ilze en Rijen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Verleende vergunningen APV en bijzondere wetten, Burendag Schimmelpenninckstraa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68</meta:user-defined>
    <meta:user-defined meta:name="OVERHEIDop.GmbID/DC.identifier">gmb-2026-389368</meta:user-defined>
    <meta:user-defined meta:name="OVERHEIDop.versieInformatie"/>
  </office:meta>
</office:document-meta>
</file>