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maken van een uitweg, Van 't Hoffstraat 22, 1171 AR Badhoeve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3-08-2026, maken van een uitweg, Van 't Hoffstraat 22, 1171 AR Badhoeve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3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706710</meta:user-defined>
    <meta:user-defined meta:name="DCTERMS.abstract">maken van een uitweg</meta:user-defined>
    <dc:language>nl</dc:language>
    <meta:user-defined meta:name="OVERHEIDop.locatietype/OVERHEIDop.gebiedsmarkering">Vlak</meta:user-defined>
    <meta:user-defined meta:name="DC.title">Ingediende aanvraag omgevingsvergunning, maken van een uitweg, Van 't Hoffstraat 22, 1171 AR Badhoeve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67</meta:user-defined>
    <meta:user-defined meta:name="OVERHEIDop.GmbID/DC.identifier">gmb-2026-389367</meta:user-defined>
    <meta:user-defined meta:name="OVERHEIDop.versieInformatie"/>
  </office:meta>
</office:document-meta>
</file>