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bouwdepot op parkeerplaatsen bestaande uit een opslagcontainer, afvalcontainer, keetwagen, buizen en bouwhekken ter hoogte van De Vriesplein 8, 1442CG Purmerend 28 augustus 2026 tot en met 31 oktober 2026 in verband met werkzaamheden aan het Wormerplei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besloten tot het toekennen van een vergunning voor het plaatsen van bouwdepot op parkeerplaatsen bestaande uit een opslagcontainer, afvalcontainer, keetwagen, buizen en bouwhekken ter hoogte van De Vriesplein 8, 1442CG Purmerend 28 augustus 2026 tot en met 31 oktober 2026 in verband met werkzaamheden aan het Wormerplein.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13 augustus 2026</text:p>
            <text:p text:style-name="common-al">Zaaknummer : Z2026-00003278</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93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78</meta:user-defined>
    <meta:user-defined meta:name="DCTERMS.abstract">Betreft: beschikking op aanvraag op locatie De Vriesplein thv nr 8, 1442CG Purmerend</meta:user-defined>
    <dc:language>nl</dc:language>
    <meta:user-defined meta:name="OVERHEIDop.locatietype/OVERHEIDop.gebiedsmarkering">Punt</meta:user-defined>
    <meta:user-defined meta:name="OVERHEIDop.locatietype/OVERHEIDop.gebiedsmarkering">Vlak</meta:user-defined>
    <meta:user-defined meta:name="DC.title">Besluit tot het toekennen van een vergunning voor het plaatsen van bouwdepot op parkeerplaatsen bestaande uit een opslagcontainer, afvalcontainer, keetwagen, buizen en bouwhekken ter hoogte van De Vriesplein 8, 1442CG Purmerend 28 augustus 2026 tot en met 31 oktober 2026 in verband met werkzaamheden aan het Wormerplein</meta:user-defined>
    <meta:user-defined meta:name="OVERHEIDop.datumEindeReactietermijn">2026-09-24</meta:user-defined>
    <meta:user-defined meta:name="OVERHEIDop.terinzageleggingBG">https://jeleefomgeving.nl/inzien/001801582/5ccf4771-2628-4bea-9ab3-8dc8d5e2cd21</meta:user-defined>
    <meta:user-defined meta:name="DCTERMS.W3CDTF/DCTERMS.available">2026-08-17</meta:user-defined>
    <meta:user-defined meta:name="DCTERMS.W3CDTF/OVERHEIDop.jaargang">2026</meta:user-defined>
    <meta:user-defined meta:name="OVERHEIDop.publicationIssue">389364</meta:user-defined>
    <meta:user-defined meta:name="OVERHEIDop.GmbID/DC.identifier">gmb-2026-389364</meta:user-defined>
    <meta:user-defined meta:name="OVERHEIDop.versieInformatie"/>
  </office:meta>
</office:document-meta>
</file>