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constructief vernieuwen van de begane grondvloer op de locatie Purmerland 90A, 90B, 90C en 90 D te Purmerland, ingekomen 30 juli 2026, DSO nummer 2026073000612, zaaknummer ODIJ-Z-26-186357</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Landsmeer. De vergunning is aangevraagd voor het constructief vernieuwen van de begane grondvloer op de locatie Purmerland 90A, 90B, 90C en 90 D te Purmerland.</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24 septem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936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36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constructief vernieuwen van de begane grondvloer op de locatie Purmerland 90A, 90B, 90C en 90 D te Purmerland, ingekomen 30 juli 2026, DSO nummer 2026073000612, zaaknummer ODIJ-Z-26-186357</meta:user-defined>
    <meta:user-defined meta:name="DCTERMS.W3CDTF/DCTERMS.available">2026-08-17</meta:user-defined>
    <meta:user-defined meta:name="DCTERMS.W3CDTF/OVERHEIDop.jaargang">2026</meta:user-defined>
    <meta:user-defined meta:name="OVERHEIDop.publicationIssue">389363</meta:user-defined>
    <meta:user-defined meta:name="OVERHEIDop.GmbID/DC.identifier">gmb-2026-389363</meta:user-defined>
    <meta:user-defined meta:name="OVERHEIDop.versieInformatie"/>
  </office:meta>
</office:document-meta>
</file>