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koopwoning niet zelf gebruiken - opkoopbescherming, Amsterdamsestraatweg 459A, 3553EC Utrecht, GU-Z2026-00628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Amsterdamsestraatweg 459A, 3553EC Utrecht</text:p>
            <text:p text:style-name="common-al">GU-Z2026-0062890</text:p>
            <text:p text:style-name="common-al">koopwoning niet zelf gebruiken - opkoopbescherming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936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62890</meta:user-defined>
    <meta:user-defined meta:name="DCTERMS.abstract">Verleende vergunning voor koopwoning niet zelf gebruiken - opkoopbescherming, Amsterdamsestraatweg 459A, 3553EC Utrecht, GU-Z2026-0062890</meta:user-defined>
    <dc:language>nl</dc:language>
    <meta:user-defined meta:name="OVERHEIDop.locatietype/OVERHEIDop.gebiedsmarkering">Punt</meta:user-defined>
    <meta:user-defined meta:name="DC.title">Verleende vergunning voor koopwoning niet zelf gebruiken - opkoopbescherming, Amsterdamsestraatweg 459A, 3553EC Utrecht, GU-Z2026-0062890</meta:user-defined>
    <meta:user-defined meta:name="OVERHEIDop.datumEindeReactietermijn">2026-09-24</meta:user-defined>
    <meta:user-defined meta:name="OVERHEIDop.terinzageleggingBG">https://jeleefomgeving.nl/inzien/002220647/0347aa48-b3ef-4f0e-ac38-5ad93e97b6f3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61</meta:user-defined>
    <meta:user-defined meta:name="OVERHEIDop.GmbID/DC.identifier">gmb-2026-389361</meta:user-defined>
    <meta:user-defined meta:name="OVERHEIDop.versieInformatie"/>
  </office:meta>
</office:document-meta>
</file>