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Z2026-00005279, Burgemeester Keijzerweg (diverse locaties), Kennedylaan en Jan Steenla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besloten om de beslistermijn voor de aanvraag met zaaknummer Z2026-00005279 voor een Omgevingsvergunning regulier op locatie Burgemeester Keijzerweg (diverse locaties), Kennedylaan en Jan Steenlaan met zes weken te verlengen.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Waarom publiceert de gemeente Papendrecht dit bericht?</text:span>
          </text:p>
            <text:p text:style-name="common-al">Door het verlengen van de beslistermijn op de aanvraag schuift de datum waarop het college een beslissing moet nemen op. De bekendmaking van de verlenging van de beslistermijn is bedoeld om u te informeren. Tegen de verlenging kunt u geen zienswijze of bezwaar indien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935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5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5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279</meta:user-defined>
    <meta:user-defined meta:name="DCTERMS.abstract">Betreft: Verlengen beslistermijn Beschikking verlenging beslistermijn op locatie Burgemeester Keijzerweg (diverse locaties), Kennedylaan en Jan Steenlaa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verlenging beslistermijn Z2026-00005279, Burgemeester Keijzerweg (diverse locaties), Kennedylaan en Jan Steenlaan</meta:user-defined>
    <meta:user-defined meta:name="DCTERMS.W3CDTF/DCTERMS.available">2026-08-17</meta:user-defined>
    <meta:user-defined meta:name="DCTERMS.W3CDTF/OVERHEIDop.jaargang">2026</meta:user-defined>
    <meta:user-defined meta:name="OVERHEIDop.publicationIssue">389358</meta:user-defined>
    <meta:user-defined meta:name="OVERHEIDop.GmbID/DC.identifier">gmb-2026-389358</meta:user-defined>
    <meta:user-defined meta:name="OVERHEIDop.versieInformatie"/>
  </office:meta>
</office:document-meta>
</file>