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7-08-2026 hebben wij een aanvraag reguliere omgevingsvergunning voor het plaatsen van een airco unit op het adres Molenstraat 59 in Delden ontvangen. Deze aanvraag staat ingeschreven onder zaaknummer 0000110770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7-08-2026 hebben wij een aanvraag Omgevingsvergunning enkelvoudig (regulier) ontvangen. De aanvraag heeft betrekking op de onderde(e)l(en):</text:p>
            <text:p text:style-name="common-al"/>
            <text:p text:style-name="common-al">Omgevingsplanactiviteit gemeentelijk monument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935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7704</meta:user-defined>
    <meta:user-defined meta:name="DCTERMS.abstract">het plaatsen van een airco un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7-08-2026 hebben wij een aanvraag reguliere omgevingsvergunning voor het plaatsen van een airco unit op het adres Molenstraat 59 in Delden ontvangen. Deze aanvraag staat ingeschreven onder zaaknummer 00001107704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54</meta:user-defined>
    <meta:user-defined meta:name="OVERHEIDop.GmbID/DC.identifier">gmb-2026-389354</meta:user-defined>
    <meta:user-defined meta:name="OVERHEIDop.versieInformatie"/>
  </office:meta>
</office:document-meta>
</file>