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Hoek Hammerweg - Nieuwe Wierdenseweg - VZV00 M 77 - Vriezenveen, geaccepte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6-ODT-015277</text:p>
            <text:p text:style-name="common-al">
            <text:span text:style-name="nadrukvet">Verzonden: </text:span>13-08-2026</text:p>
            <text:p text:style-name="common-al">
            <text:span text:style-name="nadrukvet">Waar:</text:span> Hoek Hammerweg - Nieuwe Wierdenseweg - VZV00 M 77 - Vriezenveen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935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6-001732</meta:user-defined>
    <meta:user-defined meta:name="DCTERMS.abstract">toepassen grond Hoek Hammerweg - Nieuwe Wierdenseweg Vriezenveen</meta:user-defined>
    <dc:language>nl</dc:language>
    <meta:user-defined meta:name="OVERHEIDop.locatietype/OVERHEIDop.gebiedsmarkering">Vlak</meta:user-defined>
    <meta:user-defined meta:name="DC.title">Melding milieubelastende activiteit, Hoek Hammerweg - Nieuwe Wierdenseweg - VZV00 M 77 - Vriezenveen, geacceptee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50</meta:user-defined>
    <meta:user-defined meta:name="OVERHEIDop.GmbID/DC.identifier">gmb-2026-389350</meta:user-defined>
    <meta:user-defined meta:name="OVERHEIDop.versieInformatie"/>
  </office:meta>
</office:document-meta>
</file>