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vragen betreft toepassen van grond of baggerspecie op of in de landbodem 1 op de locatie Van Leeuwenhoekweg e.o. te Dordrecht zaaknummer 900367867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aanvragen betreft toepassen van grond of baggerspecie op of in de landbodem 1 op de locatie Van Leeuwenhoekweg e.o.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3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vragen betreft toepassen van grond of baggerspecie op of in de landbodem 1 op de locatie Van Leeuwenhoekweg e.o. te Dordrecht zaaknummer 9003678679</meta:user-defined>
    <meta:user-defined meta:name="DCTERMS.W3CDTF/DCTERMS.available">2026-08-17</meta:user-defined>
    <meta:user-defined meta:name="DCTERMS.W3CDTF/OVERHEIDop.jaargang">2026</meta:user-defined>
    <meta:user-defined meta:name="OVERHEIDop.publicationIssue">389349</meta:user-defined>
    <meta:user-defined meta:name="OVERHEIDop.GmbID/DC.identifier">gmb-2026-389349</meta:user-defined>
    <meta:user-defined meta:name="OVERHEIDop.versieInformatie"/>
  </office:meta>
</office:document-meta>
</file>