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verwijderen van asbesthoudend dakbeschot en -stopverf uit woningen op de locatie Schoolstraat 6, 8, 10 en 12, 7391DA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2 augustus 2026</text:p>
            <text:p text:style-name="common-al">Kenmerk: Z2026-00001494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8934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94</meta:user-defined>
    <meta:user-defined meta:name="DCTERMS.abstract">Schoolstraat 6, 8, 10 en 12, 7391DA Twello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Sloopmelding voor het verwijderen van asbesthoudend dakbeschot en -stopverf uit woningen op de locatie Schoolstraat 6, 8, 10 en 12, 7391DA Twello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45</meta:user-defined>
    <meta:user-defined meta:name="OVERHEIDop.GmbID/DC.identifier">gmb-2026-389345</meta:user-defined>
    <meta:user-defined meta:name="OVERHEIDop.versieInformatie"/>
  </office:meta>
</office:document-meta>
</file>