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wijziging op reeds afgegeven vergunning, Houthei 24, 5993PL Maasbree</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3 augustus 2026 een besluit genomen op de aanvraag omgevingsvergunning voor het wijziging op reeds afgegeven vergunning op de locatie Houthei 24, 5993PL Maasbree. De aanvraag is geregistreerd onder zaaknummer Z2026-00001239. Het besluit betreft de volgende onderdel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Het besluit en de bijbehorende stukken liggen met ingang van 18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1239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4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934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4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4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239</meta:user-defined>
    <meta:user-defined meta:name="DCTERMS.abstract">Betreft:  Besluit op locatie Houthei 24, 5993PL Maasbree</meta:user-defined>
    <dc:language>nl</dc:language>
    <meta:user-defined meta:name="OVERHEIDop.locatietype/OVERHEIDop.gebiedsmarkering">Vlak</meta:user-defined>
    <meta:user-defined meta:name="DC.title">Toestemming voor wijziging op reeds afgegeven vergunning, Houthei 24, 5993PL Maasbree</meta:user-defined>
    <meta:user-defined meta:name="DCTERMS.W3CDTF/DCTERMS.available">2026-08-17</meta:user-defined>
    <meta:user-defined meta:name="DCTERMS.W3CDTF/OVERHEIDop.jaargang">2026</meta:user-defined>
    <meta:user-defined meta:name="OVERHEIDop.publicationIssue">389341</meta:user-defined>
    <meta:user-defined meta:name="OVERHEIDop.GmbID/DC.identifier">gmb-2026-389341</meta:user-defined>
    <meta:user-defined meta:name="OVERHEIDop.versieInformatie"/>
  </office:meta>
</office:document-meta>
</file>