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Grouster Merke op Halbertsma's Plein, in de sporthal de Twine en in het centrum van Grou (APV-2026-03808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Grouster Merke op<text:span text:style-name="nadrukvet"/>Halbertsma's Plein, in de sporthal de Twine en in het centrum van Grou. Het evenement is op 10 t/m 13 septem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13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op aanvraa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933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8088</meta:user-defined>
    <dc:language>nl</dc:language>
    <meta:user-defined meta:name="OVERHEIDop.locatietype/OVERHEIDop.gebiedsmarkering">Lijn</meta:user-defined>
    <meta:user-defined meta:name="DC.title">Verleende geluidsontheffing evenement voor Grouster Merke op Halbertsma's Plein, in de sporthal de Twine en in het centrum van Grou (APV-2026-038088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38</meta:user-defined>
    <meta:user-defined meta:name="OVERHEIDop.GmbID/DC.identifier">gmb-2026-389338</meta:user-defined>
    <meta:user-defined meta:name="OVERHEIDop.versieInformatie"/>
  </office:meta>
</office:document-meta>
</file>