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uurtbrouwers festival muziek editie op 4 september 2026 aan Tasmanlaan 78a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Buurtbrouwers festival muziek editie</text:p>
            <text:p text:style-name="common-al">Datum: 4 september 2026</text:p>
            <text:p text:style-name="common-al">Tijd: 16:00-18:00 uur</text:p>
            <text:p text:style-name="common-al">Locatie: Grasveld achter Buurtpunt Abeltje, Abel</text:p>
            <text:p text:style-name="common-al">Activiteiten: Buurtfeest met poffertjes, een dj en een springkussen</text:p>
            <text:p text:style-name="common-al">Aantal bezoekers drukste moment: 10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93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Buurtbrouwers festival muziek editie op 4 september 2026 aan Tasmanlaan 78a te Vlaardin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36</meta:user-defined>
    <meta:user-defined meta:name="OVERHEIDop.GmbID/DC.identifier">gmb-2026-389336</meta:user-defined>
    <meta:user-defined meta:name="OVERHEIDop.versieInformatie"/>
  </office:meta>
</office:document-meta>
</file>