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4">
      <text:list-level-style-bullet style:num-suffix="" text:bullet-char="​" text:level="1">
        <style:list-level-properties text:min-label-width="10mm"/>
      </text:list-level-style-bullet>
    </text:list-style>
    <text:list-style style:name="id1-3-2-1-1-3-5">
      <text:list-level-style-bullet style:num-suffix="" text:bullet-char="​" text:level="1">
        <style:list-level-properties text:min-label-width="10mm"/>
      </text:list-level-style-bullet>
    </text:list-style>
    <text:list-style style:name="id1-3-2-1-1-3-6">
      <text:list-level-style-bullet style:num-suffix="" text:bullet-char="​" text:level="1">
        <style:list-level-properties text:min-label-width="10mm"/>
      </text:list-level-style-bullet>
    </text:list-style>
  </office:automatic-styles>
  <office:body>
    <office:text>
      <text:p text:style-name="new_page_staatscourant"/>
      <text:p text:style-name="single-kop-titel">Verleende evenementenvergunning voor evenement Vidar Introductieweek (TOP week 2026) te Hilvaren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danwel het college van Hilvarenbeek, voor zover het ieders bevoegdheden betreft, maakt bekend dat op grond van de APV en op grond van de Alcoholwet, voor de volgende aanvragen vergunning/ontheffing is verleend:</text:p>
            <text:list text:style-name="id1-3-2-1-1-3">
              <text:list-item text:style-override="id1-3-2-1-1-3-1">
                <text:number>1.</text:number>
                <text:p text:style-name="al">voor het organiseren en houden van het evenement ‘Vidar Introductieweek (TOP week 2026) op het terrein behorende bij de accommodatie van T.S.R. Vidar, Beekse Bergen 5, 5081 NJ Hilvarenbeek (evenementenvergunning) op onderstaande data en tijden:</text:p>
                <text:p text:style-name="al">- dinsdag 18 augustus 2026 van 12.00 tot 21.00</text:p>
                <text:p text:style-name="al">- woensdag 19 augustus 2026 van 12.00 tot 03.00 op donderdag 20 augustus 2026</text:p>
                <text:p text:style-name="al">- donderdag 20 augustus 2026 van 14.00 tot 18.00</text:p>
                <text:p text:style-name="al">- vrijdag 21 augustus 2026 van 18.00 tot 05.00 op zaterdag 22 augustus 2026;</text:p>
              </text:list-item>
              <text:list-item text:style-override="id1-3-2-1-1-3-2">
                <text:number>2.</text:number>
                <text:p text:style-name="al">voor het verstrekken van zwakalcoholhoudende dranken tijdens het evenement (ontheffing Alcoholwet);</text:p>
              </text:list-item>
              <text:list-item text:style-override="id1-3-2-1-1-3-3">
                <text:number>3.</text:number>
                <text:p text:style-name="al">voor het ten gehore brengen van versterkte (live)muziek tijdens het evenement (ontheffing geluidshinder), met dien verstande dat:</text:p>
                <text:p text:style-name="al">het equivalente geluidsniveau vanwege het muziekgeluid, gemeten over een periode van 5 minuten, tijdens de vergunde tijden van het evenement, niet meer mag bedragen dan:</text:p>
                <text:list text:style-name="id1-3-2-1-1-3-3-4">
                  <text:list-item text:style-override="id1-3-2-1-1-3-3-4-1">
                    <text:number>1.</text:number>
                    <text:p text:style-name="al">(vanaf 18.00 uur:) maximaal 75 dB(A) en 90 dB(C), gemeten op 1,5 meter hoogte op de gevels van geluidgevoelige objecten, zoals woningen. De geluidssterkte op 2 meter van de geluidsbron mag niet hoger zijn dan 103 dB(A).</text:p>
                  </text:list-item>
                  <text:list-item text:style-override="id1-3-2-1-1-3-3-4-2">
                    <text:number>2.</text:number>
                    <text:p text:style-name="al">(tot 18.00 uur (<text:span text:style-name="nadrukondlijn">e</text:span><text:span text:style-name="nadrukondlijn">nkel achtergrondmuziek))</text:span><text:span text:style-name="nadrukvet">:</text:span> <text:span text:style-name="nadrukondlijn">maximaal 55 dB(A) en/of 70 dB(C), gemeten op 1,5 meter hoogte op de gevels van geluidgevoelige objecten, zoals woningen. De geluidssterkte op 2 meter van de geluidsbron mag niet hoger zijn dan 81 dB(A)<text:span text:style-name="nadrukvet">; </text:span></text:span></text:p>
                  </text:list-item>
                </text:list>
              </text:list-item>
              <text:list-item text:style-override="id1-3-2-1-1-3-4">
                <text:number/>
                <text:p text:style-name="al"/>
              </text:list-item>
              <text:list-item text:style-override="id1-3-2-1-1-3-5">
                <text:number/>
                <text:p text:style-name="al">Verzenddatum:13 augustus 2026 - zaaknummer: 1063890</text:p>
              </text:list-item>
              <text:list-item text:style-override="id1-3-2-1-1-3-6">
                <text:number/>
                <text:p text:style-name="al"/>
              </text:list-item>
            </text:list>
            <text:p text:style-name="common-al">
            <text:span text:style-name="nadrukvet">Bezwaar</text:span>
          </text:p>
            <text:p text:style-name="common-al">Belanghebbenden kunnen schriftelijk of digitaal bezwaar indienen binnen zes weken na de dag van verzending van de vergunning/ontheffing. Een bezwaarschrift kunt u sturen naar de burgemeester respectievelijk het college van burgemeester en wethouders van de gemeente Hilvarenbeek, voor zover het ieders bevoegdheden betreft, Postbus 3, 5080 AA Hilvarenbeek. Een digitaal bezwaarschrift indienen kan via het online formulier “Bezwaar indienen” op onze website www.hilvarenbeek.nl/bezwaar. Hiervoor heeft u uw DigiD nodig.</text:p>
            <text:p text:style-name="common-al"/>
            <text:p text:style-name="common-al">
            <text:span text:style-name="nadrukvet">Voorlopige voorziening</text:span>
          </text:p>
            <text:p text:style-name="common-al">Ook kunt u gelijktijdig met of na het indienen van het bezwaarschrift – bij een spoedeisend belang – een voorlopige voorziening vragen bij de Voorzieningenrechter van de rechtbank Zeeland-West-Brabant, Team Bestuursrecht, Postbus 90006, 4800 PA Breda. Aan het indienen van een verzoek om een voorlopige voorziening zijn kosten verbonden. </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893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arenbeek</meta:user-defined>
    <meta:user-defined meta:name="OVERHEID.Informatietype/DC.type">officiële publicatie</meta:user-defined>
    <meta:user-defined meta:name="OVERHEID.Gemeente/DCTERMS.publisher">Hilvarenbeek</meta:user-defined>
    <meta:user-defined meta:name="OVERHEID.Gemeente/OVERHEID.authority">Hilvarenbee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063890</meta:user-defined>
    <dc:language>nl</dc:language>
    <meta:user-defined meta:name="OVERHEIDop.locatietype/OVERHEIDop.gebiedsmarkering">Adres</meta:user-defined>
    <meta:user-defined meta:name="DC.title">Verleende evenementenvergunning voor evenement Vidar Introductieweek (TOP week 2026) te Hilvarenbeek</meta:user-defined>
    <meta:user-defined meta:name="DCTERMS.W3CDTF/DCTERMS.available">2026-08-17</meta:user-defined>
    <meta:user-defined meta:name="DCTERMS.W3CDTF/OVERHEIDop.jaargang">2026</meta:user-defined>
    <meta:user-defined meta:name="OVERHEIDop.publicationIssue">389334</meta:user-defined>
    <meta:user-defined meta:name="OVERHEIDop.GmbID/DC.identifier">gmb-2026-389334</meta:user-defined>
    <meta:user-defined meta:name="OVERHEIDop.versieInformatie"/>
  </office:meta>
</office:document-meta>
</file>