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Weeshuisland 62, 1541 MD Koog aan de Zaan - plaatsen zonnepanelen en dakramen op monument en buitenunit warmtepomp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6053275 - plaatsen zonnepanelen en dakramen op monument en buitenunit warmtepomp  - OPA bouwwerken (gem. monument is apart aangevraagd) aanvraag is aangevuld met legalisatie van geplaatste en nog te realiseren dakramen - op de locatie Weeshuisland 62, 1541 MD Koog aan de Zaan</text:p>
            <text:p text:style-name="common-al">Besluit verzonden: 13-08-2026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13-08-2026 een bezwaarschrift indienen.</text:p>
            <text:p text:style-name="common-al">Digitaal? Klik op de link voor het <text:a xlink:href="https://loket.zaanstad.nl/mozard/!suite09.scherm1089?mWfrs=4699543&amp;mNch=01z7z1akpu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8932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2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2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3275</meta:user-defined>
    <dc:language>nl</dc:language>
    <meta:user-defined meta:name="OVERHEIDop.locatietype/OVERHEIDop.gebiedsmarkering">Punt</meta:user-defined>
    <meta:user-defined meta:name="DC.title">Verleende omgevingsvergunning - Weeshuisland 62, 1541 MD Koog aan de Zaan - plaatsen zonnepanelen en dakramen op monument en buitenunit warmtepomp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328</meta:user-defined>
    <meta:user-defined meta:name="OVERHEIDop.GmbID/DC.identifier">gmb-2026-389328</meta:user-defined>
    <meta:user-defined meta:name="OVERHEIDop.versieInformatie"/>
  </office:meta>
</office:document-meta>
</file>