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W Bouwen B1806 - Verlenen omgevingsvergunning reguliere procedure Biestsestraat 22, 5084 HE Biest-Houtak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kappen van een dode boom, Biestsestraat 22, 5084 HE Biest-Houtakker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Biestsestraat 22, 5084 HE Biest-Houtakker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kappen van een dode boom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2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4526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Boom kappen of houtopstand vell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931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452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W Bouwen B1806 - Verlenen omgevingsvergunning reguliere procedure Biestsestraat 22, 5084 HE Biest-Houtakk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19</meta:user-defined>
    <meta:user-defined meta:name="OVERHEIDop.GmbID/DC.identifier">gmb-2026-389319</meta:user-defined>
    <meta:user-defined meta:name="OVERHEIDop.versieInformatie"/>
  </office:meta>
</office:document-meta>
</file>