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plaatsen 7 lichtmastreclames, Ceintuurbaan, Hasselterweg, Rijnlaan en Bremenstraat Zwolle [Zaaknummer 0193ESUITE144055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 13-08-2026</text:p>
            <text:p text:style-name="common-al">
            <text:span text:style-name="nadrukvet">Locatie:</text:span> Ceintuurbaan, Hasselterweg, Rijnlaan en Bremenstraat Zwolle</text:p>
            <text:p text:style-name="common-al">
            <text:span text:style-name="nadrukvet">Zaakomschrijving:</text:span> het plaatsen van 7 lichtmastreclames en het verplaatsen van 2 lichtmastreclames</text:p>
            <text:p text:style-name="common-al">
            <text:span text:style-name="nadrukvet">Zaaknummer:</text:span> 0193ESUITE144055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Zwoll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44055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8931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1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1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1440552026</meta:user-defined>
    <meta:user-defined meta:name="DCTERMS.abstract">het plaatsen van 7 lichtmastreclames en het verplaatsen van 2 lichtmastreclames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ngen beslistermijn omgevingsvergunning, plaatsen 7 lichtmastreclames, Ceintuurbaan, Hasselterweg, Rijnlaan en Bremenstraat Zwolle [Zaaknummer 0193ESUITE1440552026]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13</meta:user-defined>
    <meta:user-defined meta:name="OVERHEIDop.GmbID/DC.identifier">gmb-2026-389313</meta:user-defined>
    <meta:user-defined meta:name="OVERHEIDop.versieInformatie"/>
  </office:meta>
</office:document-meta>
</file>